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5B0000024E50EBC0BB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555555" loext:opacity="100%" style:font-name="Arial" fo:font-size="12pt" fo:letter-spacing="normal" fo:font-style="normal" fo:font-weight="bold" officeooo:rsid="00021271" officeooo:paragraph-rsid="00021271" style:font-size-asian="12pt" style:font-weight-asian="bold" style:font-size-complex="12pt" style:font-weight-complex="bold" loext:padding="0cm" loext:border="none"/>
    </style:style>
    <style:style style:name="P2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555555" loext:opacity="100%" style:font-name="Arial" fo:font-size="12pt" fo:letter-spacing="normal" fo:font-style="normal" fo:font-weight="normal" fo:background-color="transparent" style:font-size-asian="12pt" style:font-size-complex="12pt" loext:padding="0cm" loext:border="none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555555" loext:opacity="100%" style:font-name="Arial" fo:font-size="12pt" fo:letter-spacing="normal" fo:font-style="normal" fo:font-weight="normal" officeooo:paragraph-rsid="00021271" fo:background-color="transparent" style:font-size-asian="12pt" style:font-size-complex="12pt" loext:padding="0cm" loext:border="none"/>
    </style:style>
    <style:style style:name="P4" style:family="paragraph" style:parent-style-name="Standard">
      <style:paragraph-properties fo:text-align="center" style:justify-single-word="false"/>
      <style:text-properties style:font-name="Arial" fo:font-size="12pt" officeooo:rsid="00021271" officeooo:paragraph-rsid="00021271" style:font-size-asian="12pt" style:font-size-complex="12pt"/>
    </style:style>
    <style:style style:name="P5" style:family="paragraph" style:parent-style-name="Standard">
      <style:text-properties style:font-name="Arial" fo:font-size="12pt" officeooo:rsid="00021271" officeooo:paragraph-rsid="00021271" style:font-size-asian="12pt" style:font-size-complex="12pt"/>
    </style:style>
    <style:style style:name="P6" style:family="paragraph" style:parent-style-name="Standard">
      <style:text-properties officeooo:rsid="00021271" officeooo:paragraph-rsid="00021271"/>
    </style:style>
    <style:style style:name="T1" style:family="text">
      <style:text-properties fo:font-variant="normal" fo:text-transform="none" fo:color="#080809" loext:opacity="100%" fo:letter-spacing="normal" fo:font-style="normal" fo:font-weight="normal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rosházi Katalin elismerése</text:p>
      <text:p text:style-name="P1"/>
      <text:p text:style-name="P1"/>
      <text:p text:style-name="P2">Ádám György Érdemérmet adományoz a Magyar Pedagógiai Társaság Orosházi Katalin tanárnőnek, az MPT régi, hűséges és aktív tagjának.</text:p>
      <text:p text:style-name="P2">A kolléganő  elsőgenerációs értelmiségi, jó iskolái, kiváló tanárai vonzották a pedagóguspályára. Képesítés nélküli tanárként kezdte, itt találkozott a tanyai gyerekvilág irgalmatlan nehézségeivel. Majd a szlovák határ melletti faluban, Rajkán tanított, vállalta a falusi “kulturális mindenes” szerepét. A rajkai kisiskolában bekapcsolódott az úttörőmozgalomba, vándortáborokat, ifjúsági klubot szervezett. E tapasztalatokkal is gazdagodva érkezett Budapestre, ahol a jónevű Németvölgyi úti Iskolában dolgozott majd egy évtizedig. Ezt követően a Fővárosi Iskolaszanatórium elkötelezett tanára lett, nyugdíjazásáig itt dolgozott.</text:p>
      <text:p text:style-name="P2">Munkája során a mindennapi iskolába járásban akadályozott, tartósan beteg, vagy kórházban, gyógykezelésen lévő gyerekek sorsa foglalkoztatta. Kórházpedagógusi munkáját különböző egészségügyi intézményekben végezte, ahol ilyen gyerekek iskolázásának érdekében tevékenykedett. „Az Orvosi Rehabilitációs Intézetben, majd a Szent László Kórházban a gerincferdüléses, a négyvégtag-sérült, a szexuális abúzust átéltektől az elhanyagolt, diszfunkciós gyerekekekig megannyi sorssal találkozhattam” – számolt be munkájáról. Számára mindig is fontos volt, hogy szakmai tevékenységét magas színvonalon végezze.</text:p>
      <text:p text:style-name="P3">Amikor pécsi kezdeményezésre megalakult a Kórházpedagógusok Egyesülete, aktívan bekapcsolódott a munkába. Nehéz feladatot vállaltak, hiszen a kórházpedagógusok országszerte szétszórtan dolgoztak. Az egyesület összefogta e szakembereket, pályázatokkal és alapítványi támogatásokkal segítette a tartósan beteg gyermekek oktatását. Az Egyesület a kezdetektől tagja volt az Európai Kórházpedagógusok Szövetségének (HOPE – Hospital Organisation of Pedagogues in Europe). Németországban hagyományosan jól működött a kórházpedagógia. Kati a tübingeni kórház vezető kórházpedagógusának hazai kurzusán gazdagította tudását. Nem rajta múlott, hogy az egyesület munkája majd másfél évtized után abbamaradt. Ő ezután is következetesen – immár a gyermeki jogokra hivatkozva – képviselte az ügyet. Jelentős szerepe volt abban, hogy a Magyar Pedagógiai Társaság vállalta a közbenjárást az állampolgári jogok biztosánál, vizsgálja ki, miért nem biztosítottak a gyermekek iskolázáshoz fűződő jogai az egészségügyi intézményekben, kórházakban.</text:p>
      <text:p text:style-name="P3"/>
      <text:p text:style-name="P3">Ez az elkötelezettség kötötte a Magyar Pedagógiai Társasághoz, ennek Korczak nevével összefonódott gyermekvédelmi műhelyéhez. Néha donquijote-i harcnak élte meg, hogy sem a pedagógusképzésben nem kaptak kellő súlyt a gyermekvédelmi-gyermekjogi ismeretek, sem a gyakorlatban nem valósult meg a jogszabályok kellő ellenőrzése.</text:p>
      <text:p text:style-name="P2"/>
      <text:p text:style-name="P2">A Magyar Pedagógiai Társaságban is következetesen képviselte a kórházpedagógusi szemléletmódot, küzdött a kórházba került, ott hosszasabb kezelésen áteső gyermekek jogainak érvényesítéséért. A Társaság más feladataiból is kivette részét, más szakosztályok programjainak is hűséges látogatója volt. A szakosztály programjaihoz konstruktív javaslataival mindig hozzájárult.</text:p>
      <text:p text:style-name="P4">*</text:p>
      <text:p text:style-name="P5"><text:soft-page-break/><text:span text:style-name="T1">A Magyar Pedagógiai Társaság immár 24. alkalommal rendezte meg Staféta táborát. Idén Taksony volt a tàbor helyszíne. A hely szelleméből adódott, hogy a beszélgetések egyik témája a magyar úttörőmozgalom kerek 80 éve legyen. Ez alkalommal vette át Orosházi Katalin az MPT legmagasabb elismerését, az Ádám György díjat.</text:span></text:p>
      <text:p text:style-name="P5"/>
      <text:p text:style-name="P6"><draw:frame draw:style-name="fr1" draw:name="Kép1" text:anchor-type="char" svg:width="9.181cm" svg:height="15.61cm" draw:z-index="0"><draw:image xlink:href="Pictures/100000000000015B0000024E50EBC0BB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09T17:14:27.830584800</meta:creation-date>
    <dc:date>2026-07-09T17:18:16.859524400</dc:date>
    <meta:editing-duration>PT3M49S</meta:editing-duration>
    <meta:editing-cycles>1</meta:editing-cycles>
    <meta:document-statistic meta:table-count="0" meta:image-count="1" meta:object-count="0" meta:page-count="2" meta:paragraph-count="9" meta:word-count="412" meta:character-count="3422" meta:non-whitespace-character-count="3014"/>
    <meta:generator>LibreOffice/26.2.4.2$Windows_X86_64 LibreOffice_project/0229ac93fcf0d7cbc6376066c6f35021cef002dc</meta:generator>
  </office:meta>
</office:document-meta>
</file>